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comic sans ms" svg:font-family="'comic sans ms', cursive"/>
  </office:font-face-decls>
  <office:automatic-styles>
    <style:style style:name="P1" style:family="paragraph" style:parent-style-name="Text_20_body">
      <style:text-properties fo:color="#0000ff" loext:opacity="100%" style:font-name="comic sans ms" fo:font-size="10.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Il Patto Educativo di Corresponsabilità Educativa è la dichiarazione, esplicita e partecipata dei diritti e doveri che regolano il rapporto tra la scuola, le famiglie e gli alunni. Coinvolge l'intero corpo docente, i genitori, il personale ATA, gli alunni e gli enti esterni preposti o interessati al servizio scolastico, contribuendo allo sviluppo del reciproco senso di responsabilità e impegno.<text:line-break/>Il DPR 235/07, che ha modificato l’art. 3 del DPR 249/98 (Statuto delle studentesse e degli studenti), prevede quanto segue:<text:line-break/>Contestualmente all'iscrizione alla singola istituzione scolastica, è richiesta la sottoscrizione da parte dei genitori e degli studenti di un Patto educativo di corresponsabilità, finalizzato a definire in maniera dettagliata e condivisa diritti e doveri nel rapporto tra Scuola e famiglie.</text:p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comic sans ms" svg:font-family="'comic sans ms', cursiv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3-23T08:29:33.245746751</meta:creation-date>
    <dc:date>2023-03-23T08:31:13.776545674</dc:date>
    <meta:editing-duration>PT1M44S</meta:editing-duration>
    <meta:editing-cycles>1</meta:editing-cycles>
    <meta:document-statistic meta:table-count="0" meta:image-count="0" meta:object-count="0" meta:page-count="1" meta:paragraph-count="1" meta:word-count="119" meta:character-count="814" meta:non-whitespace-character-count="696"/>
    <meta:generator>LibreOffice/7.3.7.2$Linux_X86_64 LibreOffice_project/30$Build-2</meta:generator>
  </office:meta>
</office:document-meta>
</file>